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8D00000285D26820666E02A6AF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officeooo:rsid="000c898a" officeooo:paragraph-rsid="000c898a"/>
    </style:style>
    <style:style style:name="P2" style:family="paragraph" style:parent-style-name="Standard">
      <style:text-properties officeooo:paragraph-rsid="000c898a"/>
    </style:style>
    <style:style style:name="P3" style:family="paragraph" style:parent-style-name="Caption">
      <style:paragraph-properties fo:margin-top="0.212cm" fo:margin-bottom="0.212cm" style:contextual-spacing="false"/>
      <style:text-properties officeooo:paragraph-rsid="000dfe35"/>
    </style:style>
    <style:style style:name="T1" style:family="text">
      <style:text-properties fo:font-size="13pt" style:font-size-asian="13pt" style:font-size-complex="13pt"/>
    </style:style>
    <style:style style:name="T2" style:family="text">
      <style:text-properties fo:font-size="13pt" officeooo:rsid="000dbb11" style:font-size-asian="13pt" style:font-size-complex="13pt"/>
    </style:style>
    <style:style style:name="T3" style:family="text">
      <style:text-properties fo:font-size="13pt" officeooo:rsid="000dfe35" style:font-size-asian="13pt" style:font-size-complex="13pt"/>
    </style:style>
    <style:style style:name="T4" style:family="text">
      <style:text-properties fo:font-size="13pt" officeooo:rsid="000e138c" style:font-size-asian="13pt" style:font-size-complex="13pt"/>
    </style:style>
    <style:style style:name="T5" style:family="text">
      <style:text-properties fo:font-size="13pt" officeooo:rsid="000eb072" style:font-size-asian="13pt" style:font-size-complex="13pt"/>
    </style:style>
    <style:style style:name="T6" style:family="text">
      <style:text-properties fo:font-size="13pt" officeooo:rsid="001069be" style:font-size-asian="13pt" style:font-size-complex="13pt"/>
    </style:style>
    <style:style style:name="fr1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ragraph" fo:padding="0cm" fo:border="none"/>
    </style:style>
    <style:style style:name="fr2" style:family="graphic" style:parent-style-name="Graphics">
      <style:graphic-properties fo:margin-left="0cm" fo:margin-right="0cm" fo:margin-top="0cm" fo:margin-bottom="0cm" style:run-through="foreground" style:wrap="none" style:vertical-pos="from-top" style:vertical-rel="paragraph" style:horizontal-pos="from-left" style:horizontal-rel="paragraph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draw:frame draw:style-name="fr1" draw:name="Ramme1" text:anchor-type="char" svg:x="0.589cm" svg:y="-0.148cm" svg:width="16.009cm" draw:z-index="0"><draw:text-box fo:min-height="26.01cm"><text:p text:style-name="P3"><draw:frame draw:style-name="fr2" draw:name="Billede1" text:anchor-type="paragraph" svg:x="0cm" svg:y="-1.005cm" svg:width="16.009cm" style:rel-width="100%" svg:height="24.144cm" style:rel-height="scale" draw:z-index="1"><draw:image xlink:href="Pictures/100000000000018D00000285D26820666E02A6AF.png" xlink:type="simple" xlink:show="embed" xlink:actuate="onLoad" draw:mime-type="image/png"/></draw:frame><text:span text:style-name="T2"><text:line-break/>O</text:span><text:span text:style-name="T1">BS! Patienter på sengeafdelingen er ikke nødvendigvis respiratorkandidater ifm. livreddende intensivbehandling. Men respirator </text:span><text:span text:style-name="T6">er</text:span><text:span text:style-name="T1"> nødvendigt i tilfælde af at man starter donorpleje på intensiv. Derfor bør man kontakte transplantations-koordinator</text:span><text:span text:style-name="T3">en</text:span><text:span text:style-name="T1"> </text:span><text:span text:style-name="T3">i AUH</text:span><text:span text:style-name="T4"> </text:span><text:span text:style-name="T5">vedr.</text:span><text:span text:style-name="T2"> patienter der kan inkarcerere, selv</text:span><text:span text:style-name="T1"> hvis pt ikke ligger i respirator </text:span><text:span text:style-name="T5">og ikke er kandidat til livreddende respiratorbehandling.</text:span></text:p></draw:text-box></draw:frame></text:p>
      <text:p text:style-name="P2"><text:soft-page-break/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da" fo:country="DK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da" fo:country="DK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Frame_20_contents" style:display-name="Frame contents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5-01-20T18:35:26.696000000</dc:date>
    <meta:editing-duration>PT21M28S</meta:editing-duration>
    <meta:editing-cycles>6</meta:editing-cycles>
    <meta:generator>LibreOffice/7.4.7.2$Windows_X86_64 LibreOffice_project/723314e595e8007d3cf785c16538505a1c878ca5</meta:generator>
    <meta:document-statistic meta:table-count="0" meta:image-count="1" meta:object-count="0" meta:page-count="2" meta:paragraph-count="1" meta:word-count="50" meta:character-count="389" meta:non-whitespace-character-count="339"/>
  </office:meta>
</office:document-meta>
</file>