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15AE940000615C00009B712425599BFBD2492D.wmf" manifest:media-type="image/x-wmf"/>
  <manifest:file-entry manifest:full-path="Pictures/10000001000002300000037DF2FF2B59B0A9FE7A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/>
  </office:font-face-decls>
  <office:automatic-styles>
    <style:style style:name="Tabel1" style:family="table">
      <style:table-properties style:width="25.705cm" fo:margin-left="0cm" table:align="left"/>
    </style:style>
    <style:style style:name="Tabel1.A" style:family="table-column">
      <style:table-column-properties style:column-width="13.899cm"/>
    </style:style>
    <style:style style:name="Tabel1.B" style:family="table-column">
      <style:table-column-properties style:column-width="11.806cm"/>
    </style:style>
    <style:style style:name="Tabel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1.B1" style:family="table-cell">
      <style:table-cell-properties fo:padding="0.097cm" fo:border="0.05pt solid #000000"/>
    </style:style>
    <style:style style:name="Tabel1.A2" style:family="table-cell">
      <style:table-cell-properties fo:padding="0.097cm" fo:border-left="0.05pt solid #000000" fo:border-right="none" fo:border-top="none" fo:border-bottom="0.05pt solid #000000"/>
    </style:style>
    <style:style style:name="Tabel1.B2" style:family="table-cell">
      <style:table-cell-properties fo:padding="0.097cm" fo:border-left="0.05pt solid #000000" fo:border-right="0.05pt solid #000000" fo:border-top="none" fo:border-bottom="0.05pt solid #000000"/>
    </style:style>
    <style:style style:name="Tabel2" style:family="table">
      <style:table-properties style:width="13.596cm" fo:margin-left="0.002cm" fo:margin-top="0cm" fo:margin-bottom="0cm" table:align="left"/>
    </style:style>
    <style:style style:name="Tabel2.A" style:family="table-column">
      <style:table-column-properties style:column-width="1.891cm"/>
    </style:style>
    <style:style style:name="Tabel2.B" style:family="table-column">
      <style:table-column-properties style:column-width="1.508cm"/>
    </style:style>
    <style:style style:name="Tabel2.C" style:family="table-column">
      <style:table-column-properties style:column-width="1.702cm"/>
    </style:style>
    <style:style style:name="Tabel2.D" style:family="table-column">
      <style:table-column-properties style:column-width="1.7cm"/>
    </style:style>
    <style:style style:name="Tabel2.E" style:family="table-column">
      <style:table-column-properties style:column-width="1.699cm"/>
    </style:style>
    <style:style style:name="Tabel2.H" style:family="table-column">
      <style:table-column-properties style:column-width="1.693cm"/>
    </style:style>
    <style:style style:name="Tabel2.1" style:family="table-row">
      <style:table-row-properties style:min-row-height="0.002cm" fo:keep-together="auto"/>
    </style:style>
    <style:style style:name="Tabel2.A1" style:family="table-cell">
      <style:table-cell-properties fo:background-color="#ffffff" fo:padding-left="0.095cm" fo:padding-right="0.095cm" fo:padding-top="0cm" fo:padding-bottom="0cm" fo:border="0.1pt solid #000000">
        <style:background-image/>
      </style:table-cell-properties>
    </style:style>
    <style:style style:name="Tabel2.3" style:family="table-row">
      <style:table-row-properties style:min-row-height="0.183cm" fo:keep-together="auto"/>
    </style:style>
    <style:style style:name="Tabel3" style:family="table">
      <style:table-properties style:width="13.596cm" fo:margin-left="0.002cm" fo:margin-top="0cm" fo:margin-bottom="0cm" table:align="left"/>
    </style:style>
    <style:style style:name="Tabel3.A" style:family="table-column">
      <style:table-column-properties style:column-width="1.199cm"/>
    </style:style>
    <style:style style:name="Tabel3.B" style:family="table-column">
      <style:table-column-properties style:column-width="12.397cm"/>
    </style:style>
    <style:style style:name="Tabel3.1" style:family="table-row">
      <style:table-row-properties style:min-row-height="0.002cm" fo:keep-together="auto"/>
    </style:style>
    <style:style style:name="Tabel3.A1" style:family="table-cell">
      <style:table-cell-properties fo:background-color="#ffffff" fo:padding-left="0.095cm" fo:padding-right="0.095cm" fo:padding-top="0cm" fo:padding-bottom="0cm" fo:border="0.1pt solid #000000">
        <style:background-image/>
      </style:table-cell-properties>
    </style:style>
    <style:style style:name="Tabel2" style:family="table">
      <style:table-properties style:width="13.596cm" fo:margin-left="0.002cm" fo:margin-top="0cm" fo:margin-bottom="0cm" table:align="left"/>
    </style:style>
    <style:style style:name="Tabel2.A" style:family="table-column">
      <style:table-column-properties style:column-width="1.891cm"/>
    </style:style>
    <style:style style:name="Tabel2.B" style:family="table-column">
      <style:table-column-properties style:column-width="1.508cm"/>
    </style:style>
    <style:style style:name="Tabel2.C" style:family="table-column">
      <style:table-column-properties style:column-width="1.702cm"/>
    </style:style>
    <style:style style:name="Tabel2.D" style:family="table-column">
      <style:table-column-properties style:column-width="1.7cm"/>
    </style:style>
    <style:style style:name="Tabel2.E" style:family="table-column">
      <style:table-column-properties style:column-width="1.699cm"/>
    </style:style>
    <style:style style:name="Tabel2.H" style:family="table-column">
      <style:table-column-properties style:column-width="1.693cm"/>
    </style:style>
    <style:style style:name="Tabel2.1" style:family="table-row">
      <style:table-row-properties style:min-row-height="0.002cm" fo:keep-together="auto"/>
    </style:style>
    <style:style style:name="Tabel2.A1" style:family="table-cell">
      <style:table-cell-properties fo:background-color="#ffffff" fo:padding-left="0.095cm" fo:padding-right="0.095cm" fo:padding-top="0cm" fo:padding-bottom="0cm" fo:border="0.1pt solid #000000">
        <style:background-image/>
      </style:table-cell-properties>
    </style:style>
    <style:style style:name="Tabel2.3" style:family="table-row">
      <style:table-row-properties style:min-row-height="0.183cm" fo:keep-together="auto"/>
    </style:style>
    <style:style style:name="Tabel3" style:family="table">
      <style:table-properties style:width="13.596cm" fo:margin-left="0.002cm" fo:margin-top="0cm" fo:margin-bottom="0cm" table:align="left"/>
    </style:style>
    <style:style style:name="Tabel3.A" style:family="table-column">
      <style:table-column-properties style:column-width="1.199cm"/>
    </style:style>
    <style:style style:name="Tabel3.B" style:family="table-column">
      <style:table-column-properties style:column-width="12.397cm"/>
    </style:style>
    <style:style style:name="Tabel3.1" style:family="table-row">
      <style:table-row-properties style:min-row-height="0.002cm" fo:keep-together="auto"/>
    </style:style>
    <style:style style:name="Tabel3.A1" style:family="table-cell">
      <style:table-cell-properties fo:background-color="#ffffff" fo:padding-left="0.095cm" fo:padding-right="0.095cm" fo:padding-top="0cm" fo:padding-bottom="0cm" fo:border="0.1pt solid #000000">
        <style:background-image/>
      </style:table-cell-properties>
    </style:style>
    <style:style style:name="P1" style:family="paragraph" style:parent-style-name="Standard">
      <style:paragraph-properties fo:margin-left="0cm" fo:margin-right="0cm" fo:line-height="100%" fo:text-indent="0cm" style:auto-text-indent="false"/>
      <style:text-properties style:font-name="Calibri1" fo:font-size="12pt" fo:language="da" fo:country="DK" fo:font-weight="bold" officeooo:paragraph-rsid="00136c46" style:font-size-asian="12pt" style:font-weight-asian="bold"/>
    </style:style>
    <style:style style:name="P2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11pt" fo:language="da" fo:country="DK" fo:font-weight="normal" officeooo:paragraph-rsid="00134996" style:font-size-asian="11pt" style:font-weight-asian="normal"/>
    </style:style>
    <style:style style:name="P3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11pt" fo:language="da" fo:country="DK" fo:font-weight="normal" officeooo:paragraph-rsid="004a33b1" style:font-size-asian="11pt" style:font-weight-asian="normal"/>
    </style:style>
    <style:style style:name="P4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11pt" fo:language="da" fo:country="DK" fo:font-style="normal" fo:font-weight="normal" officeooo:paragraph-rsid="00134996" style:font-size-asian="11pt" style:font-style-asian="normal" style:font-weight-asian="normal"/>
    </style:style>
    <style:style style:name="P5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bold" officeooo:paragraph-rsid="00134996" style:font-size-asian="9pt" style:font-weight-asian="bold"/>
    </style:style>
    <style:style style:name="P6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bold" officeooo:paragraph-rsid="002884d8" style:font-size-asian="9pt" style:font-weight-asian="bold"/>
    </style:style>
    <style:style style:name="P7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bold" officeooo:paragraph-rsid="00429769" style:font-size-asian="9pt" style:font-weight-asian="bold"/>
    </style:style>
    <style:style style:name="P8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bold" officeooo:paragraph-rsid="004a33b1" style:font-size-asian="9pt" style:font-weight-asian="bold"/>
    </style:style>
    <style:style style:name="P9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bold" officeooo:rsid="004a33b1" officeooo:paragraph-rsid="004a33b1" style:font-size-asian="9pt" style:font-weight-asian="bold"/>
    </style:style>
    <style:style style:name="P10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bold" officeooo:rsid="002ab198" officeooo:paragraph-rsid="004a33b1" style:font-size-asian="9pt" style:font-weight-asian="bold" style:font-weight-complex="bold"/>
    </style:style>
    <style:style style:name="P11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normal" officeooo:paragraph-rsid="00134996" style:font-size-asian="9pt" style:font-weight-asian="normal"/>
    </style:style>
    <style:style style:name="P12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normal" officeooo:paragraph-rsid="001f7373" style:font-size-asian="9pt" style:font-weight-asian="normal"/>
    </style:style>
    <style:style style:name="P13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normal" officeooo:paragraph-rsid="004a33b1" style:font-size-asian="9pt" style:font-weight-asian="normal"/>
    </style:style>
    <style:style style:name="P14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normal" officeooo:rsid="0021a3c2" officeooo:paragraph-rsid="0021a3c2" style:font-size-asian="9pt" style:font-weight-asian="normal"/>
    </style:style>
    <style:style style:name="P15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normal" officeooo:rsid="0031566b" officeooo:paragraph-rsid="004a33b1" style:font-size-asian="9pt" style:font-weight-asian="normal"/>
    </style:style>
    <style:style style:name="P16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normal" officeooo:rsid="00136c46" officeooo:paragraph-rsid="004a33b1" style:font-size-asian="9pt" style:font-weight-asian="normal"/>
    </style:style>
    <style:style style:name="P17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weight="normal" officeooo:rsid="002ab198" officeooo:paragraph-rsid="004a33b1" style:font-size-asian="9pt" style:font-weight-asian="normal" style:font-weight-complex="bold"/>
    </style:style>
    <style:style style:name="P18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style="normal" fo:font-weight="normal" officeooo:paragraph-rsid="00134996" style:font-size-asian="9pt" style:font-style-asian="normal" style:font-weight-asian="normal"/>
    </style:style>
    <style:style style:name="P19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fo:font-style="normal" fo:font-weight="bold" officeooo:paragraph-rsid="00134996" style:font-size-asian="9pt" style:font-style-asian="normal" style:font-weight-asian="bold"/>
    </style:style>
    <style:style style:name="P20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9pt" fo:language="da" fo:country="DK" style:text-underline-style="solid" style:text-underline-width="auto" style:text-underline-color="font-color" fo:font-weight="normal" officeooo:paragraph-rsid="004a33b1" style:font-size-asian="9pt" style:font-weight-asian="normal" style:font-weight-complex="normal"/>
    </style:style>
    <style:style style:name="P21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7pt" fo:language="da" fo:country="DK" fo:font-style="normal" fo:font-weight="normal" officeooo:paragraph-rsid="00134996" style:font-size-asian="7pt" style:font-style-asian="normal" style:font-weight-asian="normal"/>
    </style:style>
    <style:style style:name="P22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8pt" fo:language="da" fo:country="DK" fo:font-style="normal" fo:font-weight="normal" officeooo:paragraph-rsid="00134996" style:font-size-asian="8pt" style:font-style-asian="normal" style:font-weight-asian="normal"/>
    </style:style>
    <style:style style:name="P23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8pt" fo:language="da" fo:country="DK" fo:font-style="normal" fo:font-weight="normal" officeooo:paragraph-rsid="003842bc" style:font-size-asian="8pt" style:font-style-asian="normal" style:font-weight-asian="normal"/>
    </style:style>
    <style:style style:name="P24" style:family="paragraph" style:parent-style-name="Standard">
      <style:paragraph-properties fo:line-height="100%" fo:orphans="0" fo:widows="0">
        <style:tab-stops/>
      </style:paragraph-properties>
      <style:text-properties style:font-name="Calibri1" fo:font-size="8pt" fo:language="da" fo:country="DK" fo:font-style="normal" fo:font-weight="normal" officeooo:paragraph-rsid="00510ab8" style:font-size-asian="8pt" style:font-style-asian="normal" style:font-weight-asian="normal"/>
    </style:style>
    <style:style style:name="P25" style:family="paragraph" style:parent-style-name="Standard">
      <style:paragraph-properties fo:line-height="100%" fo:orphans="0" fo:widows="0">
        <style:tab-stops/>
      </style:paragraph-properties>
      <style:text-properties officeooo:paragraph-rsid="00134996"/>
    </style:style>
    <style:style style:name="P26" style:family="paragraph" style:parent-style-name="Standard">
      <style:paragraph-properties fo:line-height="100%" fo:orphans="0" fo:widows="0">
        <style:tab-stops/>
      </style:paragraph-properties>
      <style:text-properties officeooo:paragraph-rsid="0032c6e6"/>
    </style:style>
    <style:style style:name="P27" style:family="paragraph" style:parent-style-name="Standard">
      <style:text-properties officeooo:rsid="0037816f" officeooo:paragraph-rsid="0037816f"/>
    </style:style>
    <style:style style:name="P28" style:family="paragraph">
      <loext:graphic-properties draw:fill="none" draw:fill-color="#ffffff"/>
      <style:paragraph-properties style:writing-mode="lr-tb"/>
    </style:style>
    <style:style style:name="P29" style:family="paragraph">
      <loext:graphic-properties draw:fill="none" draw:fill-color="#ffffff"/>
      <style:paragraph-properties style:writing-mode="lr-tb"/>
      <style:text-properties style:font-name="Calibri1" fo:font-size="9pt" fo:font-weight="bold" style:font-size-asian="9pt" style:font-weight-asian="bold" style:font-size-complex="9pt" style:font-weight-complex="bold"/>
    </style:style>
    <style:style style:name="T1" style:family="text">
      <style:text-properties officeooo:rsid="004a33b1"/>
    </style:style>
    <style:style style:name="T2" style:family="text">
      <style:text-properties fo:font-size="11pt" style:font-size-asian="11pt"/>
    </style:style>
    <style:style style:name="T3" style:family="text">
      <style:text-properties style:font-name="Calibri1" fo:font-size="9pt" fo:language="da" fo:country="DK" fo:font-style="italic" fo:font-weight="bold" style:font-size-asian="9pt" style:font-style-asian="italic" style:font-weight-asian="bold"/>
    </style:style>
    <style:style style:name="T4" style:family="text">
      <style:text-properties style:font-name="Calibri1" fo:font-size="9pt" fo:language="da" fo:country="DK" fo:font-style="normal" fo:font-weight="normal" style:font-size-asian="9pt" style:font-style-asian="normal" style:font-weight-asian="normal"/>
    </style:style>
    <style:style style:name="T5" style:family="text">
      <style:text-properties style:font-name="Calibri1" fo:font-size="9pt" fo:language="da" fo:country="DK" fo:font-style="normal" fo:font-weight="normal" officeooo:rsid="004a33b1" style:font-size-asian="9pt" style:font-style-asian="normal" style:font-weight-asian="normal"/>
    </style:style>
    <style:style style:name="T6" style:family="text">
      <style:text-properties style:font-name="Calibri1" fo:font-size="9pt" fo:language="da" fo:country="DK" fo:font-style="normal" fo:font-weight="normal" officeooo:rsid="004a33b1" style:font-size-asian="9pt" style:font-style-asian="normal" style:font-weight-asian="normal" style:font-weight-complex="normal"/>
    </style:style>
    <style:style style:name="T7" style:family="text">
      <style:text-properties style:font-name="Calibri1" fo:font-size="9pt" fo:language="da" fo:country="DK" fo:font-style="normal" fo:font-weight="normal" officeooo:rsid="004b7b39" style:font-size-asian="9pt" style:font-style-asian="normal" style:font-weight-asian="normal"/>
    </style:style>
    <style:style style:name="T8" style:family="text">
      <style:text-properties style:font-name="Calibri1" fo:font-size="9pt" fo:language="da" fo:country="DK" fo:font-style="normal" fo:font-weight="bold" style:font-size-asian="9pt" style:font-style-asian="normal" style:font-weight-asian="bold"/>
    </style:style>
    <style:style style:name="T9" style:family="text">
      <style:text-properties style:font-name="Calibri1" fo:font-size="8pt" fo:language="da" fo:country="DK" fo:font-style="normal" fo:font-weight="normal" style:font-size-asian="8pt" style:font-style-asian="normal" style:font-weight-asian="normal"/>
    </style:style>
    <style:style style:name="T10" style:family="text">
      <style:text-properties style:font-name="Calibri1" fo:font-size="8pt" fo:language="da" fo:country="DK" fo:font-style="normal" fo:font-weight="normal" officeooo:rsid="0021a3c2" style:font-size-asian="8pt" style:font-style-asian="normal" style:font-weight-asian="normal"/>
    </style:style>
    <style:style style:name="T11" style:family="text">
      <style:text-properties style:font-name="Calibri1" fo:font-size="8pt" fo:language="da" fo:country="DK" fo:font-style="normal" fo:font-weight="normal" officeooo:rsid="0032c6e6" style:font-size-asian="8pt" style:font-style-asian="normal" style:font-weight-asian="normal"/>
    </style:style>
    <style:style style:name="T12" style:family="text">
      <style:text-properties style:font-name="Calibri1" fo:font-size="8pt" fo:language="da" fo:country="DK" fo:font-style="normal" fo:font-weight="normal" officeooo:rsid="004cb7f3" style:font-size-asian="8pt" style:font-style-asian="normal" style:font-weight-asian="normal"/>
    </style:style>
    <style:style style:name="T13" style:family="text">
      <style:text-properties officeooo:rsid="00134996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officeooo:rsid="001c8de3"/>
    </style:style>
    <style:style style:name="T16" style:family="text">
      <style:text-properties officeooo:rsid="001ecc38"/>
    </style:style>
    <style:style style:name="T17" style:family="text">
      <style:text-properties officeooo:rsid="001f7373"/>
    </style:style>
    <style:style style:name="T18" style:family="text">
      <style:text-properties officeooo:rsid="001fd7d7"/>
    </style:style>
    <style:style style:name="T19" style:family="text">
      <style:text-properties fo:font-variant="normal" fo:text-transform="none" fo:color="#4d5156" loext:opacity="100%" fo:letter-spacing="normal"/>
    </style:style>
    <style:style style:name="T20" style:family="text">
      <style:text-properties fo:font-variant="normal" fo:text-transform="none" fo:color="#4d5156" loext:opacity="100%" fo:letter-spacing="normal" officeooo:rsid="00510ab8"/>
    </style:style>
    <style:style style:name="T21" style:family="text">
      <style:text-properties officeooo:rsid="0025f44f"/>
    </style:style>
    <style:style style:name="T22" style:family="text">
      <style:text-properties officeooo:rsid="002cca5b"/>
    </style:style>
    <style:style style:name="T23" style:family="text">
      <style:text-properties officeooo:rsid="0034ea0d"/>
    </style:style>
    <style:style style:name="T24" style:family="text">
      <style:text-properties officeooo:rsid="0037b07d"/>
    </style:style>
    <style:style style:name="T25" style:family="text">
      <style:text-properties fo:font-weight="normal" officeooo:rsid="0037b07d" style:font-weight-asian="normal" style:font-weight-complex="normal"/>
    </style:style>
    <style:style style:name="T26" style:family="text">
      <style:text-properties officeooo:rsid="003842bc"/>
    </style:style>
    <style:style style:name="T27" style:family="text">
      <style:text-properties officeooo:rsid="003b7b95"/>
    </style:style>
    <style:style style:name="T28" style:family="text">
      <style:text-properties officeooo:rsid="003cbe58"/>
    </style:style>
    <style:style style:name="T29" style:family="text">
      <style:text-properties officeooo:rsid="00412b95"/>
    </style:style>
    <style:style style:name="T30" style:family="text">
      <style:text-properties officeooo:rsid="004513d0"/>
    </style:style>
    <style:style style:name="T31" style:family="text">
      <style:text-properties officeooo:rsid="00461ac0"/>
    </style:style>
    <style:style style:name="T32" style:family="text">
      <style:text-properties style:text-underline-style="solid" style:text-underline-width="auto" style:text-underline-color="font-color" officeooo:rsid="004a33b1"/>
    </style:style>
    <style:style style:name="T33" style:family="text">
      <style:text-properties officeooo:rsid="004b07a1"/>
    </style:style>
    <style:style style:name="T34" style:family="text">
      <style:text-properties officeooo:rsid="004cb7f3"/>
    </style:style>
    <style:style style:name="T35" style:family="text">
      <style:text-properties officeooo:rsid="00510ab8"/>
    </style:style>
    <style:style style:name="T36" style:family="text">
      <style:text-properties officeooo:rsid="0021a3c2"/>
    </style:style>
    <style:style style:name="T37" style:family="text">
      <style:text-properties officeooo:rsid="0059bc2f"/>
    </style:style>
    <style:style style:name="T38" style:family="text">
      <style:text-properties style:font-name="Calibri1" fo:font-size="9pt" fo:font-weight="bold" style:font-size-asian="9pt" style:font-weight-asian="bold" style:font-size-complex="9pt" style:font-weight-complex="bold"/>
    </style:style>
    <style:style style:name="fr1" style:family="graphic" style:parent-style-name="Graphics">
      <style:graphic-properties fo:margin-left="0.3cm" fo:margin-right="0cm" fo:margin-top="0cm" fo:margin-bottom="0cm" style:vertical-pos="from-top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gr1" style:family="graphic">
      <style:graphic-properties draw:stroke="none" svg:stroke-color="#000000" draw:fill="none" draw:fill-color="#ffffff" fo:min-height="1.804cm" style:run-through="foreground" style:wrap="dynamic" style:number-wrapped-paragraphs="no-limit" style:wrap-contour="true" style:wrap-contour-mode="full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3.494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1" table:style-name="Tabel1">
        <table:table-column table:style-name="Tabel1.A"/>
        <table:table-column table:style-name="Tabel1.B"/>
        <table:table-row>
          <table:table-cell table:style-name="Tabel1.A1" office:value-type="string">
            <text:p text:style-name="P5"><draw:frame text:anchor-type="paragraph" draw:z-index="1" draw:name="Tekstramme 2" draw:style-name="gr2" draw:text-style-name="P29" svg:width="6.293cm" svg:height="3.495cm" svg:x="7.269cm" svg:y="0.044cm"><draw:text-box><text:p><text:span text:style-name="T38">| Tidl. kendt med:</text:span></text:p><text:p><text:span text:style-name="T38">|</text:span></text:p><text:p><text:span text:style-name="T38">|</text:span></text:p><text:p><text:span text:style-name="T38">|</text:span></text:p><text:p><text:span text:style-name="T38">|</text:span></text:p><text:p><text:span text:style-name="T38">|</text:span></text:p><text:p><text:span text:style-name="T38">|</text:span></text:p><text:p><text:span text:style-name="T38">|</text:span></text:p><text:p><text:span text:style-name="T38">|</text:span></text:p></draw:text-box></draw:frame>Kontaktårsag: <text:s text:c="75"/></text:p>
            <text:p text:style-name="P5"><text:s text:c="101"/></text:p>
            <text:p text:style-name="P6">Dispositioner: <text:s text:c="74"/></text:p>
            <text:p text:style-name="P6"><text:s text:c="101"/></text:p>
            <text:p text:style-name="P5">Ekspositioner: <text:s text:c="74"/></text:p>
            <text:p text:style-name="P7"><text:span text:style-name="T29">Cerebrovask. r</text:span>isikofaktorer <text:span text:style-name="T29">(HT, hyperkol., TCI/stroke</text:span></text:p>
            <text:p text:style-name="P7"><text:span text:style-name="T29">rygning, alkoholoverforbrug, DM, </text:span><text:span text:style-name="T30">AFLI, </text:span><text:span text:style-name="T31">cancer</text:span><text:span text:style-name="T29"> m.fl.)</text:span>:</text:p>
            <text:p text:style-name="P2"/>
            <text:p text:style-name="P2">________________________________________________________________</text:p>
            <text:p text:style-name="P5">Aktuelt: </text:p>
            <text:p text:style-name="P11">Kraft, styring, facialisparese, føleforstyrrelser, tale, syn, balance, gang, synkebesvær</text:p>
            <text:p text:style-name="P11">Hovedpine, NRS, fotofobi, petekkier, kvalme/opkast, svimmelhed, besvimelse.</text:p>
            <text:p text:style-name="P11">Kramper, trækninger, tungebid, inkontinens.</text:p>
            <text:p text:style-name="P13"/>
            <text:p text:style-name="P13"/>
            <text:p text:style-name="P13"/>
            <text:p text:style-name="P13"><text:span text:style-name="T14">Almen symptomer</text:span> (feber, vægttab, smerter, søvn, nattesved, hudkløe):</text:p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11"/>
            <text:p text:style-name="P2"/>
          </table:table-cell>
          <table:table-cell table:style-name="Tabel1.B1" office:value-type="string">
            <text:p text:style-name="P8">Øvrige organsystemer:</text:p>
            <text:p text:style-name="P13">CNS: se aktuelle</text:p>
            <text:p text:style-name="P13">CP: brystsmerter, hjertebanken, hoste, ekspektorat, åndenød (hvile/funktion), ødemer</text:p>
            <text:p text:style-name="P3"/>
            <text:p text:style-name="P13">GI: <text:span text:style-name="T13">M</text:span>avesmerter, kvalme, opkastninger, appetit, synkesmerter, vægttab, sure opstød, halsbrand, afføringsændringer (diarré, obstipation, blod, slim)</text:p>
            <text:p text:style-name="P3"/>
            <text:p text:style-name="P13">UG: kløe, svie, smerte, urin, blod/skum, hyppighed, inkontinens, igangsætnings/tømningsbesvær</text:p>
            <text:p text:style-name="P3"/>
            <text:p text:style-name="P17">BVA: muskel-/ledsmerter, udslæt</text:p>
            <text:p text:style-name="P13"/>
            <text:p text:style-name="P10">Medicin:</text:p>
            <text:p text:style-name="P3"/>
            <text:p text:style-name="P3"/>
            <text:p text:style-name="P8"/>
            <text:p text:style-name="P8">Socialt:</text:p>
            <text:p text:style-name="P13">Boligforhold:</text:p>
            <text:p text:style-name="P13">Samlever:</text:p>
            <text:p text:style-name="P13">Funktionsniveau:</text:p>
            <text:p text:style-name="P13">Erhverv (tidl. eller aktivt):</text:p>
            <text:p text:style-name="P13">Kørsel / bil: </text:p>
            <text:p text:style-name="P16">CAVE <text:span text:style-name="T23">[morfin, penicillin, plaster, kontrast]</text:span>: </text:p>
            <text:p text:style-name="P15">Vægt: <text:s text:c="4"/>| Højde: <text:s text:c="4"/>| Implantater: <text:s/>nej/ja <text:s/>|</text:p>
            <text:p text:style-name="P3"/>
            <text:p text:style-name="P2"/>
            <text:p text:style-name="P9">KRAM-faktorer:</text:p>
            <text:p text:style-name="P13"><text:span text:style-name="T32">Kost / motion:</text:span><text:span text:style-name="T1"> </text:span></text:p>
            <text:p text:style-name="P2"/>
            <text:p text:style-name="P20">Rygning: </text:p>
            <text:p text:style-name="P13">Aldrig røget/eks ryger/ryger dagligt/ryger lejlighedsvist/tobak pr. døgn/røget antal år/alder ved rygestart</text:p>
            <text:p text:style-name="P3"/>
            <text:p text:style-name="P3"/>
            <text:p text:style-name="P20">Alkohol:</text:p>
            <text:p text:style-name="P13">Uoplyst/intet forbrug/ nuværende antal genstande: &lt;&gt;<text:span text:style-name="T22">10 gst. ugentligt</text:span></text:p>
            <text:p text:style-name="P2"/>
            <text:p text:style-name="P2"/>
          </table:table-cell>
        </table:table-row>
        <text:soft-page-break/>
        <table:table-row>
          <table:table-cell table:style-name="Tabel1.A2" office:value-type="string">
            <text:p text:style-name="P5">Objektivt:</text:p>
            <text:p text:style-name="P11">AT: akut/kronisk, ET: </text:p>
            <text:p text:style-name="P11">Cavum oris: <text:span text:style-name="T1">Ingen </text:span>akutte forandringer, <text:span text:style-name="T1">god </text:span>tandstatus, <text:span text:style-name="T1">ingen tonsilhypertrofi.</text:span></text:p>
            <text:p text:style-name="P11">Collum: <text:span text:style-name="T1">I</text:span>ngen struma <text:span text:style-name="T15">eller halsvenestase.</text:span></text:p>
            <text:p text:style-name="P12">Lymfeknuder: ingen <text:span text:style-name="T17">lymfadenit</text:span> subman, langs SCM, <text:span text:style-name="T17">peri</text:span>clav<text:span text:style-name="T17">ikulært - eller submen,</text:span> axil, inguinalt</text:p>
            <text:p text:style-name="P11">St. p: vesikulær respiration <text:span text:style-name="T18">bilat.</text:span>, uden bilyde</text:p>
            <text:p text:style-name="P11">St. c: regelmæssig hjerteaktion = pp, ingen hørbare mislyde</text:p>
            <text:p text:style-name="P11">Abdomen: blødt, fladt og indolent/slipømhed/indirekte ømhed/defence, tarmlyde, nyreloger, megali, </text:p>
            <text:p text:style-name="P11">Hud: </text:p>
            <text:p text:style-name="P14">Suppl. [TOKS-værdier]: </text:p>
            <text:p text:style-name="P5">Neurologisk undersøgelse: </text:p>
            <text:p text:style-name="P25"><text:span text:style-name="T3">Mentalt: </text:span><text:span text:style-name="T4">Vågen og orienteret. Ingen NRS. </text:span></text:p>
            <text:p text:style-name="P25"><text:span text:style-name="T3">Tale: </text:span><text:span text:style-name="T4">Ingen afasi eller dysartri.</text:span></text:p>
            <text:p text:style-name="P4"/>
            <text:p text:style-name="P25"><text:span text:style-name="T3">Kranienerver: </text:span><text:span text:style-name="T4">Bevaret syn og synsfelt med egale pupiller og normale øjenbevægelser uden nystagmus. Normal ansigtssensibilitet, normal mimik.</text:span></text:p>
            <text:p text:style-name="P4"/>
            <text:p text:style-name="P4"/>
            <text:p text:style-name="P25"><text:span text:style-name="T3">Gang og stand</text:span><text:span text:style-name="T8">: </text:span><text:span text:style-name="T6">N</text:span><text:span text:style-name="T4">ormal stand og gang med åbne og lukkede øjne.</text:span></text:p>
            <text:p text:style-name="P4"/>
            <text:p text:style-name="P25"><text:span text:style-name="T3">Motorisk system: </text:span><text:span text:style-name="T5">In</text:span><text:span text:style-name="T4">gen atrofi, normal tonus. Strakt arm og bentest uden nedsynkning/pronation. Normal kraft over:</text:span></text:p>
            <table:table table:name="Tabel2" table:style-name="Tabel2">
              <table:table-column table:style-name="Tabel2.A"/>
              <table:table-column table:style-name="Tabel2.B"/>
              <table:table-column table:style-name="Tabel2.C"/>
              <table:table-column table:style-name="Tabel2.D"/>
              <table:table-column table:style-name="Tabel2.E"/>
              <table:table-column table:style-name="Tabel2.C"/>
              <table:table-column table:style-name="Tabel2.D"/>
              <table:table-column table:style-name="Tabel2.H"/>
              <table:table-row table:style-name="Tabel2.1"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21">Skulder</text:p>
                </table:table-cell>
                <table:table-cell table:style-name="Tabel2.A1" office:value-type="string">
                  <text:p text:style-name="P21">Albue</text:p>
                </table:table-cell>
                <table:table-cell table:style-name="Tabel2.A1" office:value-type="string">
                  <text:p text:style-name="P21">Håndled</text:p>
                </table:table-cell>
                <table:table-cell table:style-name="Tabel2.A1" office:value-type="string">
                  <text:p text:style-name="P21">Fingre</text:p>
                </table:table-cell>
                <table:table-cell table:style-name="Tabel2.A1" office:value-type="string">
                  <text:p text:style-name="P21">Hofte </text:p>
                </table:table-cell>
                <table:table-cell table:style-name="Tabel2.A1" office:value-type="string">
                  <text:p text:style-name="P21">Knæ </text:p>
                </table:table-cell>
                <table:table-cell table:style-name="Tabel2.A1" office:value-type="string">
                  <text:p text:style-name="P21">Fod</text:p>
                </table:table-cell>
              </table:table-row>
              <table:table-row table:style-name="Tabel2.1">
                <table:table-cell table:style-name="Tabel2.A1" office:value-type="string">
                  <text:p text:style-name="P21">Flektion/add</text:p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</table:table-row>
              <table:table-row table:style-name="Tabel2.3">
                <table:table-cell table:style-name="Tabel2.A1" office:value-type="string">
                  <text:p text:style-name="P21">Ekstention/abd</text:p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  <table:table-cell table:style-name="Tabel2.A1" office:value-type="string">
                  <text:p text:style-name="P4"/>
                </table:table-cell>
              </table:table-row>
            </table:table>
            <text:p text:style-name="P4"/>
            <text:p text:style-name="P25"><text:span text:style-name="T3">Reflekser: </text:span><text:span text:style-name="T4">Normale biceps-, triceps-, brachioradialis-, patellar- og achilles-reflekser. </text:span></text:p>
            <text:p text:style-name="P18">Plantarresponset normalt (plant<text:span text:style-name="T33">a</text:span>rflektion/no-respons/afværge) eller ekstensivt.</text:p>
            <text:p text:style-name="P4"/>
            <text:p text:style-name="P25"><text:span text:style-name="T3">Cerebellare system: </text:span><text:span text:style-name="T7">No</text:span><text:span text:style-name="T4">rmal koodination ved FNF- og KH-forsøg, dysdiadokokinese.</text:span></text:p>
            <text:p text:style-name="P4"/>
            <text:p text:style-name="P25"><text:span text:style-name="T3">Ekstrapyramidale system: </text:span><text:span text:style-name="T7">I</text:span><text:span text:style-name="T4">ngen bradykisnesi, rigiditet eller ufrivillige bevægelser.</text:span></text:p>
            <text:p text:style-name="P4"/>
            <text:p text:style-name="P25"><text:span text:style-name="T3">Sensoriske system: </text:span><text:span text:style-name="T7">Normal sensibilitet </text:span><text:span text:style-name="T4">for berøring og stik bilateralt. Ingen sensibilitetsgrænse på truncus. </text:span></text:p>
            <table:table table:name="Tabel3" table:style-name="Tabel3">
              <table:table-column table:style-name="Tabel3.A"/>
              <table:table-column table:style-name="Tabel3.B"/>
              <table:table-row table:style-name="Tabel3.1">
                <table:table-cell table:style-name="Tabel3.A1" office:value-type="string">
                  <text:p text:style-name="P21">OE</text:p>
                </table:table-cell>
                <table:table-cell table:style-name="Tabel3.A1" office:value-type="string">
                  <text:p text:style-name="P4"/>
                </table:table-cell>
              </table:table-row>
              <table:table-row table:style-name="Tabel3.1">
                <table:table-cell table:style-name="Tabel3.A1" office:value-type="string">
                  <text:p text:style-name="P21">UE</text:p>
                </table:table-cell>
                <table:table-cell table:style-name="Tabel3.A1" office:value-type="string">
                  <text:p text:style-name="P4"/>
                </table:table-cell>
              </table:table-row>
            </table:table>
            <text:p text:style-name="P4"/>
          </table:table-cell>
          <table:table-cell table:style-name="Tabel1.B2" office:value-type="string">
            <text:p text:style-name="P2"/>
            <text:p text:style-name="P2"><draw:frame text:anchor-type="paragraph" draw:z-index="2" draw:name="Tekstramme 1" draw:style-name="gr1" draw:text-style-name="P28" svg:width="7.079cm" svg:height="1.805cm" svg:x="30.2cm" svg:y="0.042cm"><draw:text-box><text:p>Egne noter (plan):</text:p></draw:text-box></draw:frame><draw:frame draw:style-name="fr1" draw:name="Billede1" text:anchor-type="as-char" svg:y="-8.55cm" svg:width="6.151cm" svg:height="8.4cm" draw:z-index="0"><draw:image xlink:href="Pictures/1015AE940000615C00009B712425599BFBD2492D.wmf" xlink:type="simple" xlink:show="embed" xlink:actuate="onLoad" draw:mime-type="image/x-wmf"/><draw:image xlink:href="Pictures/10000001000002300000037DF2FF2B59B0A9FE7A.png" xlink:type="simple" xlink:show="embed" xlink:actuate="onLoad" draw:mime-type="image/png"/></draw:frame></text:p>
            <text:p text:style-name="P25"><text:span text:style-name="T3">Andre: </text:span><text:span text:style-name="T8">Neglekt. Apraksi. NIHSS-score:</text:span></text:p>
            <text:p text:style-name="P19">Vurdering af <text:span text:style-name="T34">prøver og undersøgelser</text:span>:</text:p>
            <text:p text:style-name="P19">Vurdering/konklusion:</text:p>
            <text:p text:style-name="P22">X-årig <text:span text:style-name="T27">X,</text:span> kendt med:</text:p>
            <text:p text:style-name="P22">Ses idag i <text:span text:style-name="T28">X</text:span> grundet episode d.:</text:p>
            <text:p text:style-name="P22">Aktuelt findes:</text:p>
            <text:p text:style-name="P23"><text:span text:style-name="T26">N</text:span>eurologisk us <text:span text:style-name="T26">(inkl. NIHSS)</text:span> <text:span text:style-name="T26">| </text:span>Værdier <text:span text:style-name="T17">| </text:span><text:span text:style-name="T16">EKG </text:span><text:span text:style-name="T17">| </text:span>MR/<text:span text:style-name="T37">CT</text:span> <text:span text:style-name="T17">| </text:span><text:span text:style-name="T34">UL</text:span><text:span text:style-name="T26"> |</text:span><text:span text:style-name="T17"> </text:span><text:span text:style-name="T26">B</text:span>iokemi <text:span text:style-name="T26">| </text:span><text:span text:style-name="T34">Suppl.</text:span></text:p>
            <text:p text:style-name="P22">Vurderes:</text:p>
            <text:p text:style-name="P22">Konfereret med:</text:p>
            <text:p text:style-name="P19">Plan:</text:p>
            <text:p text:style-name="P22">Ordinationer:</text:p>
            <text:p text:style-name="P22">TOKS/SSS:</text:p>
            <text:p text:style-name="P19">Informeret samtykke <text:span text:style-name="T24">(</text:span><text:span text:style-name="T25">inkl. evt. indikation for medicin, mulige bivirkninger og opfølg.</text:span><text:span text:style-name="T24">)</text:span>:</text:p>
            <text:p text:style-name="P19">Husk ved alle journaler:</text:p>
            <text:p text:style-name="P26"><text:span text:style-name="T9">1. Cave: <text:s text:c="64"/></text:span><text:span text:style-name="T10">| </text:span><text:span text:style-name="T12">Metalskema</text:span><text:span text:style-name="T10">: </text:span><text:span text:style-name="T19">▯</text:span> <text:s text:c="9"/><text:span text:style-name="T10">| </text:span><text:span text:style-name="T11">Telemetri / Holter</text:span><text:span text:style-name="T10">: </text:span><text:span text:style-name="T19">▯</text:span> </text:p>
            <text:p text:style-name="P26"><text:span text:style-name="T9">2. Sygdomshistorik: <text:s text:c="43"/></text:span><text:span text:style-name="T10">| FMK: </text:span><text:span text:style-name="T19">▯</text:span> <text:s text:c="16"/><text:span text:style-name="T10">| </text:span><text:span text:style-name="T11">Kørselsforbud</text:span><text:span text:style-name="T10">: </text:span><text:span text:style-name="T19">▯</text:span> </text:p>
            <text:p text:style-name="P24">3. Medicin: <text:span text:style-name="T21">[godkend] <text:s text:c="39"/></text:span><text:span text:style-name="T35">| Diagnose(r)</text:span><text:span text:style-name="T36">: </text:span><text:span text:style-name="T20">▯</text:span>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0pt" fo:language="da" fo:country="DK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Verdana" fo:font-size="10pt" fo:language="da" fo:country="DK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Verdana" fo:font-family="Verdana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Verdana" fo:font-family="Verdana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Verdana" fo:font-family="Verdana" style:font-family-generic="swiss" fo:font-size="10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Verdana" fo:font-family="Verdana" style:font-family-generic="swiss"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margin-left="0cm" fo:margin-right="0cm" fo:line-height="100%" fo:text-indent="0cm" style:auto-text-indent="false"/>
      <style:text-properties style:font-name="Calibri1" fo:font-size="12pt" fo:language="da" fo:country="DK" fo:font-weight="bold" officeooo:paragraph-rsid="00136c46" style:font-size-asian="12pt" style:font-weight-asian="bold"/>
    </style:style>
    <style:style style:name="MT1" style:family="text">
      <style:text-properties officeooo:rsid="004a33b1"/>
    </style:style>
    <style:style style:name="MT2" style:family="text">
      <style:text-properties fo:font-size="11pt" style:font-size-asian="11pt"/>
    </style:style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Lokale: <text:s text:c="10"/>Navn: <text:s text:c="38"/><text:span text:style-name="MT1">| Spgl.:</text:span> <text:s text:c="16"/><text:tab/><text:span text:style-name="MT1">| Tlf.:</text:span><text:tab/><text:tab/><text:tab/> <text:s/><text:tab/>|<text:span text:style-name="MT2"> RF: <text:s text:c="18"/>Sat: <text:s text:c="18"/>BT: <text:s text:c="15"/>/ <text:s text:c="17"/>P: <text:s text:c="13"/>Tp:</text:span> <text:s text:c="5"/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5-04T11:28:38.787000000</meta:creation-date>
    <dc:date>2024-08-29T11:54:22.654000000</dc:date>
    <meta:editing-duration>PT8H41M50S</meta:editing-duration>
    <meta:editing-cycles>42</meta:editing-cycles>
    <meta:generator>LibreOffice/7.4.7.2$Windows_X86_64 LibreOffice_project/723314e595e8007d3cf785c16538505a1c878ca5</meta:generator>
    <meta:document-statistic meta:table-count="3" meta:image-count="1" meta:object-count="0" meta:page-count="2" meta:paragraph-count="85" meta:word-count="399" meta:character-count="4049" meta:non-whitespace-character-count="2949"/>
  </office:meta>
</office:document-meta>
</file>